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nieuwe betreedbare middenspanningsruimte aan Parallelweg 29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4 Parallelweg 29 te Beverwijk, </text:span>plaatsen van een nieuwe betreedbare middenspanningsruimte, ontvangen op 17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4 </meta:user-defined>
    <dc:language>nl</dc:language>
    <meta:user-defined meta:name="OVERHEIDop.locatietype/OVERHEIDop.gebiedsmarkering">Adres</meta:user-defined>
    <meta:user-defined meta:name="DC.title">Aanvraag vergunning voor het plaatsen van een nieuwe betreedbare middenspanningsruimte aan Parallelweg 29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10</meta:user-defined>
    <meta:user-defined meta:name="OVERHEIDop.GmbID/DC.identifier">gmb-2026-394110</meta:user-defined>
    <meta:user-defined meta:name="OVERHEIDop.versieInformatie"/>
  </office:meta>
</office:document-meta>
</file>