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een veehouderij (milieu) aan de Zutphen-Emmerikseweg 4, 7227DK Toldijk</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27 juli 2026 een aanvraag voor een omgevingsvergunning ontvangen. De aanvraag gaat over het wijzigen van een veehouderij (milieu) aan de Zutphen-Emmerikseweg 4, 7227DK Toldijk.</text:p>
            <text:p text:style-name="common-al">
            <text:span text:style-name="nadrukvet">Waarom publiceert de gemeente dit bericht?</text:span>
          </text:p>
            <text:p text:style-name="common-al">De omgevingsvergunning wordt bij de gemeente aangevraagd om toestemming te krijgen voor het wijzigen van een veehouderij (milieu).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28 juli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last-al">De aanvraag is geregistreerd met kenmerk Z2026-02805. Bij contact vermeld u dit kenmerk zodat wij u zo snel mogelijk kunnen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410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0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0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Aanvraag vergunning voor het wijzigen van een veehouderij (milieu) aan de Zutphen-Emmerikseweg 4, 7227DK Toldijk</meta:user-defined>
    <meta:user-defined meta:name="DCTERMS.W3CDTF/DCTERMS.available">2026-08-20</meta:user-defined>
    <meta:user-defined meta:name="DCTERMS.W3CDTF/OVERHEIDop.jaargang">2026</meta:user-defined>
    <meta:user-defined meta:name="OVERHEIDop.publicationIssue">394104</meta:user-defined>
    <meta:user-defined meta:name="OVERHEIDop.GmbID/DC.identifier">gmb-2026-394104</meta:user-defined>
    <meta:user-defined meta:name="OVERHEIDop.versieInformatie"/>
  </office:meta>
</office:document-meta>
</file>