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het plaatsen van units t.b.v. tijdelijke huisvesting dagbesteding - Langewyk 271, 9202CN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Langewyk 271, 9202CN Drachten, het plaatsen van units t.b.v. tijdelijke huisvesting dagbesteding, ontvangen: 18 augustus 2026. De aanvraag is geregistreerd onder zaaknummer Z2026-00002511.</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410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0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0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511</meta:user-defined>
    <meta:user-defined meta:name="DCTERMS.abstract">Aanvraag omgevingsvergunning: Langewyk 271, 9202CN Drachten, het plaatsen van units t.b.v. tijdelijke huisvesting dagbesteding, ontvangen: 18 augustus 2026, zaaknummer: Z2026-00002511</meta:user-defined>
    <dc:language>nl</dc:language>
    <meta:user-defined meta:name="OVERHEIDop.locatietype/OVERHEIDop.gebiedsmarkering">Vlak</meta:user-defined>
    <meta:user-defined meta:name="DC.title">Gemeente Smallingerland - aanvraag omgevingsvergunning - het plaatsen van units t.b.v. tijdelijke huisvesting dagbesteding - Langewyk 271, 9202CN Drachten</meta:user-defined>
    <meta:user-defined meta:name="DCTERMS.W3CDTF/DCTERMS.available">2026-08-20</meta:user-defined>
    <meta:user-defined meta:name="DCTERMS.W3CDTF/OVERHEIDop.jaargang">2026</meta:user-defined>
    <meta:user-defined meta:name="OVERHEIDop.publicationIssue">394100</meta:user-defined>
    <meta:user-defined meta:name="OVERHEIDop.GmbID/DC.identifier">gmb-2026-394100</meta:user-defined>
    <meta:user-defined meta:name="OVERHEIDop.versieInformatie"/>
  </office:meta>
</office:document-meta>
</file>