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51132118i6bed0638-4a4f-492f-b16b-58ad6b6baa2f.png" manifest:media-type="image/x-eps"/>
  <manifest:file-entry manifest:full-path="Pictures/Afbeelding1422976768if1eaf319-b2bd-4926-a257-95c9d014e690.png" manifest:media-type="image/x-eps"/>
  <manifest:file-entry manifest:full-path="Pictures/Bord_E08ci36b03830-6493-4022-8fb5-7955ca5d68ef.png" manifest:media-type="image/x-eps"/>
  <manifest:file-entry manifest:full-path="Pictures/SjoerdWezenbergi50ea3e95-9901-4417-a0ee-8962abee0fb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5-1">
      <text:list-level-style-bullet text:bullet-char="•" text:level="1">
        <style:list-level-properties text:min-label-width="10mm"/>
      </text:list-level-style-bullet>
    </text:list-style>
    <text:list-style style:name="id1-3-2-2-1-55-2">
      <text:list-level-style-bullet text:bullet-char="•" text:level="1">
        <style:list-level-properties text:min-label-width="10mm"/>
      </text:list-level-style-bullet>
    </text:list-style>
  </office:automatic-styles>
  <office:body>
    <office:text>
      <text:p text:style-name="new_page_staatscourant"/>
      <text:p text:style-name="single-kop-titel">In de buurt van Rio de Janeiroplein 2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J. van Sluis</text:p>
            <text:p text:style-name="al">Afdeling: Stadsruimte</text:p>
            <text:p text:style-name="al">Nummer: 19935852</text:p>
            <text:p text:style-name="al">Datum: 21-08-2026</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Almere staan al veel laadpalen. Er zijn nog maar weinig snellaadpalen. Dit zijn laadpalen waar sneller geladen kan worden. Elektrische auto’s laden dan in kortere tijd op en staan minder lang bij de snellaadpaal.</text:p>
            <text:p text:style-name="common-al">Bij een gewone laadpaal duurt het vaak een halve dag om op te laden, bij een snellaadpaal meestal een uur.</text:p>
            <text:p text:style-name="common-al">Snellaadpalen zijn gewenst op plekken met veel bezoekers en waar vaak kort geparkeerd wordt. Dit zijn bijvoorbeeld parkeerplaatsen bij supermarkten, sportvelden of langs grote wegen. Door op te laden bij een snellaadpaal kan je sneller weer verder rijden met een volle accu. De gemeente Almere plaatst daarom naast de gewone laadpalen ook snellaadpalen.</text:p>
            <text:p text:style-name="common-al">Om te bepalen waar snellaadpalen gewenst zijn heeft de gemeente Almere onderzoek uitgevoerd. Op basis van dit onderzoek zijn er prognoses gemaakt en plekken bepaald waar snellaadpalen handig zijn. In de buurt van <text:span text:style-name="nadrukvet">Rio de Janeiroplein 2, 1334 HE Almere </text:span>is een snellaadpaal gewenst. In de buurt van deze plek is een supermarkt en een winkelcentrum<text:span text:style-name="nadrukvet"/>waar veel bezoekers komen die kort parkeren. </text:p>
            <text:p text:style-name="common-al">Het is op deze plek handig om tijdens het parkeren snel de elektrische auto op te kunnen laden. We plaatsen hier daarom geen gewone laadpaal maar een snellaadpaal. Bij deze snellaadpaal kunnen twee auto's opladen. We veranderen bij deze snellaadpaal daarom twee parkeerplaatsen in twee parkeerplaatsen die bedoeld zijn voor het snel opladen van elektrische auto’s.</text:p>
            <text:p text:style-name="common-al"/>
            <text:p text:style-name="common-al">
            <text:span text:style-name="nadrukvet">Regels voor laadpaalplekken</text:span>
          </text:p>
            <text:p text:style-name="common-al">Bij het kiezen van een plek voor een snel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7">
              <text:list-item text:style-override="id1-3-2-2-1-17-1">
                <text:number>•</text:number>
                <text:p text:style-name="al">Het moet mogelijk zijn dat de snellaadpaal op de juiste plek komt. Deze mag bijvoorbeeld niet op boomwortels, kabels en/of leidingen staan.</text:p>
              </text:list-item>
              <text:list-item text:style-override="id1-3-2-2-1-17-2">
                <text:number>•</text:number>
                <text:p text:style-name="al">Een snellaadpaal is groter dan een gewone laadpaal. Er moet daarom genoeg ruimte zijn voor de snellaadpaal om deze veilig te kunnen plaatsen. </text:p>
              </text:list-item>
              <text:list-item text:style-override="id1-3-2-2-1-17-3">
                <text:number>•</text:number>
                <text:p text:style-name="al">De snellaadpaal moet op een plek worden geplaatst waar al veel bezoekers komen die kort parkeren. </text:p>
              </text:list-item>
              <text:list-item text:style-override="id1-3-2-2-1-17-4">
                <text:number>•</text:number>
                <text:p text:style-name="al">De grond waarop de snellaadpaal komt is van de gemeente.</text:p>
              </text:list-item>
            </text:list>
            <text:p text:style-name="common-al">Het is moeilijk om een plek te vinden voor een snellaadpaal die aan alle eisen voldoen. Deze gekozen plek voor een snellaadpaal voldoet goed. Verder is het een verkeersveilige plek: Je kunt niet makkelijk tegen de snellaadpaal aanrijden, je kunt veilig in- en uitstappen en de snel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Rio de Janeiroplein 2 </text:span>twee 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22-1" text:style-name="plaatje">
              <text:p text:style-name="illustratie_id1-3-2-2-1-22-1-1"><draw:frame draw:style-name="illustratie_id1-3-2-2-1-22-1-1" text:anchor-type="paragraph" svg:width="153mm" svg:height="87.46981132075472mm"><draw:image xlink:href="Pictures/Afbeelding1851132118i6bed0638-4a4f-492f-b16b-58ad6b6baa2f.png" xlink:type="simple"/></draw:frame></text:p>
            </text:section></draw:text-box></draw:frame>
          </text:p>
            <text:p text:style-name="common-al">
            <draw:frame><draw:text-box><text:section text:name="plaatje_id1-3-2-2-1-23-1" text:style-name="plaatje">
              <text:p text:style-name="illustratie_id1-3-2-2-1-23-1-1"><draw:frame draw:style-name="illustratie_id1-3-2-2-1-23-1-1" text:anchor-type="paragraph" svg:width="153mm" svg:height="91.3188679245283mm"><draw:image xlink:href="Pictures/Afbeelding1422976768if1eaf319-b2bd-4926-a257-95c9d014e690.png" xlink:type="simple"/></draw:frame></text:p>
            </text:section></draw:text-box></draw:frame>
          </text:p>
            <text:p text:style-name="common-al">De parkeerplaatsen zijn alleen bedoeld voor het opladen van elektrische auto’s. Daarom plaatsen we het verkeersbord E08c (dit staat in bijlage I van het RVV 1990). We plaatsen dit bord bij beide parkeerplaatsen. In sommige gevallen plaatsen we een enkel E08c bord met het verkeersbord OB504 daaronder. Dit is een bord met twee pijlen die wijzen naar de parkeerplaatsen.</text:p>
            <text:p text:style-name="common-al"/>
            <text:p text:style-name="common-al">
            <draw:frame><draw:text-box><text:section text:name="plaatje_id1-3-2-2-1-26-1" text:style-name="plaatje">
              <text:p text:style-name="illustratie_id1-3-2-2-1-26-1-1"><draw:frame draw:style-name="illustratie_id1-3-2-2-1-26-1-1" text:anchor-type="paragraph" svg:width="22.5mm" svg:height="45mm"><draw:image xlink:href="Pictures/Bord_E08ci36b03830-6493-4022-8fb5-7955ca5d68ef.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2-1" text:style-name="plaatje">
              <text:p text:style-name="illustratie_id1-3-2-2-1-42-1-1"><draw:frame draw:style-name="illustratie_id1-3-2-2-1-42-1-1" text:anchor-type="paragraph" svg:width="51.900000000000006mm" svg:height="19mm"><draw:image xlink:href="Pictures/SjoerdWezenbergi50ea3e95-9901-4417-a0ee-8962abee0fbe.png" xlink:type="simple"/></draw:frame></text:p>
            </text:section></draw:text-box></draw:frame>
          </text:p>
            <text:p text:style-name="common-al">S. Wezenberg</text:p>
            <text:p text:style-name="common-al">Adviseur Infra &amp; Mobiliteit, Team Stedelijke Beheer Systemen, Afdeling Stadsruimte</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55">
              <text:list-item text:style-override="id1-3-2-2-1-55-1">
                <text:number>•</text:number>
                <text:p text:style-name="al">Digitaal: e-formulier ‘Verzoek aan rechtbank om voorlopige voorziening bij bezwaarprocedure’ op <text:a xlink:href="https://www.rechtspraak.nl/" xlink:type="simple">rechtspraak.nl</text:a>.</text:p>
              </text:list-item>
              <text:list-item text:style-override="id1-3-2-2-1-55-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style:style style:family="paragraph" style:name="illustratie_id1-3-2-2-1-26-1-1" style:parent-style-name="Standard">
      <style:paragraph-properties style:line-spacing="0mm" style:text-autospace="none" ofo:line-height="0.001cm"/>
    </style:style>
    <style:style style:family="graphic" style:name="illustratie_id1-3-2-2-1-26-1-1" style:parent-style-name="Standard">
      <style:graphic-properties style:horizontal-pos="left" style:horizontal-rel="paragraph" style:vertical-pos="top" style:vertical-rel="paragraph" style:wrap="none" ofo:margin-right="3mm"/>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0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Rio de Janeiroplein 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35852 </meta:user-defined>
    <meta:user-defined meta:name="DCTERMS.abstract">In de buurt van Rio de Janeiroplein 2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Rio de Janeiroplein 2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4098</meta:user-defined>
    <meta:user-defined meta:name="OVERHEIDop.GmbID/DC.identifier">gmb-2026-394098</meta:user-defined>
    <meta:user-defined meta:name="OVERHEIDop.versieInformatie"/>
  </office:meta>
</office:document-meta>
</file>