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ichard Holstraat 8 1071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vier buitenunits op het dak</text:p>
            <text:p text:style-name="common-al">Zaakadres: Richard Holstraat 8 1071SM Amsterdam</text:p>
            <text:p text:style-name="common-al">Datum ontvangst: 07-08-2026</text:p>
            <text:p text:style-name="common-al">Zaaknummer: Z2026-035279</text:p>
            <text:p text:style-name="common-al">DSO-nummer: 202608070044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0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279</meta:user-defined>
    <meta:user-defined meta:name="DCTERMS.abstract">plaatsen van vier buitenunits op het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ichard Holstraat 8 1071SM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93</meta:user-defined>
    <meta:user-defined meta:name="OVERHEIDop.GmbID/DC.identifier">gmb-2026-394093</meta:user-defined>
    <meta:user-defined meta:name="OVERHEIDop.versieInformatie"/>
  </office:meta>
</office:document-meta>
</file>