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Rijnlanderweg 780, Hoofddorp - Wijzigen gevel en indeling opslagcomplex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wijzigen van de gevel en indeling van het opslagcomplex ten opzichte van de verleende vergunning met kenmerk OD2025-0010022</text:p>
            <text:p text:style-name="common-al">Aanvrager: VOB-Holland B.V.</text:p>
            <text:p text:style-name="common-al">Zaaknummer: OD2026-0037757</text:p>
            <text:p text:style-name="common-al">DSO nummer: 2026060901867</text:p>
            <text:p text:style-name="common-al">Ontvangstdatum aanvraag: 09-06-2026</text:p>
            <text:p text:style-name="common-al">Namens: Gemeente Haarlemmermeer</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last-al">Heeft u een vraag over deze zaak dan kunt u gebruik maken van dit <text:a xlink:href="https://odnzkg.nl/loket/contactformulier/" xlink:type="simple">webformulier.</text:a> Er wordt dan contact met u op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9409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9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09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37757</meta:user-defined>
    <meta:user-defined meta:name="DCTERMS.abstract">het wijzigen van de gevel en indeling van het opslagcomplex ten opzichte van de verleende vergunning met kenmerk OD2025-0010022</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Rijnlanderweg 780, Hoofddorp - Wijzigen gevel en indeling opslagcomplex</meta:user-defined>
    <meta:user-defined meta:name="DCTERMS.W3CDTF/DCTERMS.available">2026-08-20</meta:user-defined>
    <meta:user-defined meta:name="DCTERMS.W3CDTF/OVERHEIDop.jaargang">2026</meta:user-defined>
    <meta:user-defined meta:name="OVERHEIDop.publicationIssue">394091</meta:user-defined>
    <meta:user-defined meta:name="OVERHEIDop.GmbID/DC.identifier">gmb-2026-394091</meta:user-defined>
    <meta:user-defined meta:name="OVERHEIDop.versieInformatie"/>
  </office:meta>
</office:document-meta>
</file>