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twee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954 </text:p>
            <text:p text:style-name="common-al"> Omschrijving: kappen van twee bom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Dieppelaan 16 5627PZ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18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954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08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8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8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6954</meta:user-defined>
    <meta:user-defined meta:name="DCTERMS.abstract">kappen van twee bom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twee bomen</meta:user-defined>
    <meta:user-defined meta:name="OVERHEIDop.datumEindeReactietermijn">2026-09-30</meta:user-defined>
    <meta:user-defined meta:name="OVERHEIDop.terinzageleggingBG">https://publicaties.eindhoven.nl/dossier/EHV-ZP2026-006954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89</meta:user-defined>
    <meta:user-defined meta:name="OVERHEIDop.GmbID/DC.identifier">gmb-2026-394089</meta:user-defined>
    <meta:user-defined meta:name="OVERHEIDop.versieInformatie"/>
  </office:meta>
</office:document-meta>
</file>