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uurtfeest op 23 augustus 2026 ter hoogte van Tureluurhof 4, 1444AK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n melding Buurtfeest op 23 augustus 2026 ter hoogte van Tureluurhof 4, 1444AK Purmerend ontvangen. De melding is geregistreerd onder zaaknummer Z2026-00003371. De melding betreft:</text:p>
            <text:list text:style-name="id1-3-2-1-1-2">
              <text:list-item text:style-override="id1-3-2-1-1-2-1">
                <text:number>•</text:number>
                <text:p text:style-name="al">Melding evenement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40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371</meta:user-defined>
    <meta:user-defined meta:name="DCTERMS.abstract">Betreft: melding op locatie Tureluurhof thv speelveldje voor nr 4, 1444AK Purmerend</meta:user-defined>
    <dc:language>nl</dc:language>
    <meta:user-defined meta:name="OVERHEIDop.locatietype/OVERHEIDop.gebiedsmarkering">Vlak</meta:user-defined>
    <meta:user-defined meta:name="DC.title">Melding Buurtfeest op 23 augustus 2026 ter hoogte van Tureluurhof 4, 1444AK Purmere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87</meta:user-defined>
    <meta:user-defined meta:name="OVERHEIDop.GmbID/DC.identifier">gmb-2026-394087</meta:user-defined>
    <meta:user-defined meta:name="OVERHEIDop.versieInformatie"/>
  </office:meta>
</office:document-meta>
</file>