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evenementenvergunning - Swim to Fight Cancer Nijmegen - 6 september 2026 - Lentse Warande te L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20-08-2026</text:p>
            <text:p text:style-name="common-al">
            <text:span text:style-name="nadrukvet">Omschrijving: </text:span>Evenementenvergunning (Lentse Warande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77203</text:p>
            <text:p text:style-name="common-al">
            <text:span text:style-name="nadrukvet">Product: </text:span>Evenementenvergunning</text:p>
            <text:p text:style-name="common-al">
            <text:span text:style-name="nadrukvet">Ontvangst: </text:span>14-06-2026</text:p>
            <text:p text:style-name="common-al">
            <text:span text:style-name="nadrukvet">Definitieve beschikking verzonden: </text:span>18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9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8 augustus 2026 tot en met 29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77203/4c27bc1a-ddac-4c09-b9ac-a1f6cf9f2df5.pdf" xlink:type="simple">https://besluitenapv.nijmegen.nl/ZD2600077203/4c27bc1a-ddac-4c09-b9ac-a1f6cf9f2df5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408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8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8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evenementenvergunning - Swim to Fight Cancer Nijmegen - 6 september 2026 - Lentse Warande te Len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086</meta:user-defined>
    <meta:user-defined meta:name="OVERHEIDop.GmbID/DC.identifier">gmb-2026-394086</meta:user-defined>
    <meta:user-defined meta:name="OVERHEIDop.versieInformatie"/>
  </office:meta>
</office:document-meta>
</file>