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tijdelijke woonunits, Gemeenteweg 211 7951CK Staphorst, Staphorst AR 64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Gemeenteweg 211 7951CK Staphorst,  Staphorst AR 6466</text:p>
            <text:p text:style-name="common-al">
            <text:span text:style-name="nadrukvet">Zaakomschrijving:</text:span> Het plaatsen van tijdelijke woonunits</text:p>
            <text:p text:style-name="common-al">
            <text:span text:style-name="nadrukvet">Zaaknummer:</text:span> Z/STH26/06315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3154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315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940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3154</meta:user-defined>
    <meta:user-defined meta:name="DCTERMS.abstract">Het plaatsen van tijdelijke woon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tijdelijke woonunits, Gemeenteweg 211 7951CK Staphorst, Staphorst AR 646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083</meta:user-defined>
    <meta:user-defined meta:name="OVERHEIDop.GmbID/DC.identifier">gmb-2026-394083</meta:user-defined>
    <meta:user-defined meta:name="OVERHEIDop.versieInformatie"/>
  </office:meta>
</office:document-meta>
</file>