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 21-08 t/m 04-09-2026, Kempenaerssingel voor nr 49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 21-08 t/m 04-09-2026 op het perceel Kempenaerssingel voor nr 49 te Heerenveen (18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40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222</meta:user-defined>
    <dc:language>nl</dc:language>
    <meta:user-defined meta:name="OVERHEIDop.locatietype/OVERHEIDop.gebiedsmarkering">Vlak</meta:user-defined>
    <meta:user-defined meta:name="DC.title">AANVRAAG OMGEVINGSVERGUNNING, tijdelijk gebruik openbare ruimte  21-08 t/m 04-09-2026, Kempenaerssingel voor nr 49 te Heeren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9</meta:user-defined>
    <meta:user-defined meta:name="OVERHEIDop.GmbID/DC.identifier">gmb-2026-394069</meta:user-defined>
    <meta:user-defined meta:name="OVERHEIDop.versieInformatie"/>
  </office:meta>
</office:document-meta>
</file>