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Richard Wagnerlaan 60, 2555 WZ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kappen/kandelaberen van 2 bomen (stamomtrek 40-90 cm), staande in de achtertuin van het perceel Richard Wagnerlaan 60</text:p>
            <text:p text:style-name="common-al"/>
            <text:p text:style-name="common-al">Ons kenmerk: VTH2026-67032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Loosduinen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Richard Wagnerlaan 60, 2555 WZ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7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406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06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06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VTH2026-67032</meta:user-defined>
    <meta:user-defined meta:name="DCTERMS.abstract">het kappen/kandelaberen van 2 bomen (stamomtrek 40-90 cm), staande in de achtertuin van het perceel Richard Wagnerlaan 60</meta:user-defined>
    <dc:language>nl</dc:language>
    <meta:user-defined meta:name="OVERHEIDop.locatietype/OVERHEIDop.gebiedsmarkering">Punt</meta:user-defined>
    <meta:user-defined meta:name="DC.title">Omgevingsvergunning - Aangevraagd, Richard Wagnerlaan 60, 2555 WZ 's-Gravenhage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067</meta:user-defined>
    <meta:user-defined meta:name="OVERHEIDop.GmbID/DC.identifier">gmb-2026-394067</meta:user-defined>
    <meta:user-defined meta:name="OVERHEIDop.versieInformatie"/>
  </office:meta>
</office:document-meta>
</file>