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Sint Ansfridusstraat 23, 3817 B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Sint Ansfridusstraat 23, 3817 BE Amersfoort</text:span>
          </text:p>
            <text:p text:style-name="common-al">De Gemeente Amersfoort heeft op 13-08-2026 een aanvraag voor een omgevingsvergunning ontvangen voor het kappen van een boom op het perceel Sint Ansfridusstraat 23, 3817 BE Amersfoort, met kenmerk CLZ-0003951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8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0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515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Sint Ansfridusstraat 23, 3817 BE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3</meta:user-defined>
    <meta:user-defined meta:name="OVERHEIDop.GmbID/DC.identifier">gmb-2026-394063</meta:user-defined>
    <meta:user-defined meta:name="OVERHEIDop.versieInformatie"/>
  </office:meta>
</office:document-meta>
</file>