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ob van Lennepstraat 80-H 1053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deeltelijk verwijderen van de begane grondvloer en het realiseren van twee nieuwe tussenvloeren met trappen</text:p>
            <text:p text:style-name="common-al">Zaakadres: Jacob van Lennepstraat 80-H 1053HM Amsterdam</text:p>
            <text:p text:style-name="common-al">Datum ontvangst: 24-02-2026</text:p>
            <text:p text:style-name="common-al">Zaaknummer: Z2026-008641</text:p>
            <text:p text:style-name="common-al">DSO-nummer: 202602240219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41</meta:user-defined>
    <meta:user-defined meta:name="DCTERMS.abstract">gedeeltelijk verwijderen van de begane grondvloer en het realiseren van twee nieuwe tussenvloeren met trapp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cob van Lennepstraat 80-H 1053HM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0</meta:user-defined>
    <meta:user-defined meta:name="OVERHEIDop.GmbID/DC.identifier">gmb-2026-394060</meta:user-defined>
    <meta:user-defined meta:name="OVERHEIDop.versieInformatie"/>
  </office:meta>
</office:document-meta>
</file>