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6e79bd3d-b3a1-4351-bbee-d567a4a3724f.png" manifest:media-type="image/x-eps"/>
  <manifest:file-entry manifest:full-path="Pictures/Picture2ieea8b470-8b4a-4f6a-ab1f-8d45ea04ad7a.png" manifest:media-type="image/x-eps"/>
  <manifest:file-entry manifest:full-path="Pictures/Bord_E08ci7774ba5b-68ed-434b-9fff-708128d95305.png" manifest:media-type="image/x-eps"/>
  <manifest:file-entry manifest:full-path="Pictures/Picture3if87f6bf6-9cde-45c7-bacb-97b7c96e468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Kweekgrasstraat 33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text:p>
            <text:p text:style-name="al">Afdeling: Stadsruimte</text:p>
            <text:p text:style-name="al">Nummer: 19935770</text:p>
            <text:p text:style-name="al">Datum: 21-08-2026</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Kweekgrasstraat 17 staat al een laadpaal. We zien dat deze laadpaal erg goed gebruikt word. Er is niet meer genoeg ruimte om bij deze laadpaal te laden. Deze laadpaal voldoet aan de uitbreidingscriteria zoals beschreven in bijlage 2, punt 3 van de <text:a xlink:href="https://lokaleregelgeving.overheid.nl/CVDR701286/1" xlink:type="simple">Plaatsingsregels Almere 2023</text:a>. Daarom is uitbreiding nodig en plaatsen wij in de buurt van <text:span text:style-name="nadrukvet">Kweekgrasstraat 33, 1313 BZ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Kweekgrasstraat 33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89.29811320754716mm"><draw:image xlink:href="Pictures/Picture1i6e79bd3d-b3a1-4351-bbee-d567a4a3724f.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96.7075471698113mm"><draw:image xlink:href="Pictures/Picture2ieea8b470-8b4a-4f6a-ab1f-8d45ea04ad7a.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7774ba5b-68ed-434b-9fff-708128d95305.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3if87f6bf6-9cde-45c7-bacb-97b7c96e4680.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Kweekgrasstraat 3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770 </meta:user-defined>
    <meta:user-defined meta:name="DCTERMS.abstract">In de buurt van Kweekgrasstraat 33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Kweekgrasstraat 33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050</meta:user-defined>
    <meta:user-defined meta:name="OVERHEIDop.GmbID/DC.identifier">gmb-2026-394050</meta:user-defined>
    <meta:user-defined meta:name="OVERHEIDop.versieInformatie"/>
  </office:meta>
</office:document-meta>
</file>