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twee bomen op het perceel Thorbeckeplein 18, 3818 J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twee bomen op het perceel Thorbeckeplein 18, 3818 JL Amersfoort</text:span>
          </text:p>
            <text:p text:style-name="common-al">De Gemeente Amersfoort heeft op 13-08-2026 een aanvraag voor een omgevingsvergunning ontvangen voor het kappen van twee bomen op het perceel Thorbeckeplein 18, 3818 JL Amersfoort, met kenmerk CLZ-00039516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8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404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516</meta:user-defined>
    <dc:language>nl</dc:language>
    <meta:user-defined meta:name="OVERHEIDop.locatietype/OVERHEIDop.gebiedsmarkering">Punt</meta:user-defined>
    <meta:user-defined meta:name="DC.title">Ontvangen aanvraag omgevingsvergunning voor het kappen van twee bomen op het perceel Thorbeckeplein 18, 3818 JL Amersfoo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41</meta:user-defined>
    <meta:user-defined meta:name="OVERHEIDop.GmbID/DC.identifier">gmb-2026-394041</meta:user-defined>
    <meta:user-defined meta:name="OVERHEIDop.versieInformatie"/>
  </office:meta>
</office:document-meta>
</file>