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Houthavenweg 103 Amsterdam , 3 meter richting noor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Jos Scholman Groen B.V.</text:p>
            <text:p text:style-name="common-al">Zaaknummer: OD2026-0052234</text:p>
            <text:p text:style-name="common-al">DSO nummer: 2026081400697</text:p>
            <text:p text:style-name="common-al">Ontvangstdatum melding: 14-08-2026</text:p>
            <text:p text:style-name="common-al">Namens: Gemeente Amsterdam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040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40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msterdam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234</meta:user-defined>
    <meta:user-defined meta:name="DCTERMS.abstract">G2264244 Cluster Coa 1 (Nabij Houthavenweg 103, Amsterdam)</meta:user-defined>
    <dc:language>nl</dc:language>
    <meta:user-defined meta:name="OVERHEIDop.locatietype/OVERHEIDop.gebiedsmarkering">Vlak</meta:user-defined>
    <meta:user-defined meta:name="DC.title">Melding toepassen grond en baggerspecie - Nabij Houthavenweg 103 Amsterdam , 3 meter richting noord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40</meta:user-defined>
    <meta:user-defined meta:name="OVERHEIDop.GmbID/DC.identifier">gmb-2026-394040</meta:user-defined>
    <meta:user-defined meta:name="OVERHEIDop.versieInformatie"/>
  </office:meta>
</office:document-meta>
</file>