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Dorpsstraat 18-68 en Raadhuisstraat 1-6 te Landsmeer, DSO nummer 2026081300885, zaaknummer ODIJ-Z-26-18695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Landsmeer. De melding is gedaan voor de activiteit graven in bodem met een kwaliteit boven de interventiewaarde bodemkwaliteit op de locatie Dorpsstraat 18-68 en Raadhuisstraat 1-6 te Landsmeer.</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40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Dorpsstraat 18-68 en Raadhuisstraat 1-6 te Landsmeer, DSO nummer 2026081300885, zaaknummer ODIJ-Z-26-186959</meta:user-defined>
    <meta:user-defined meta:name="DCTERMS.W3CDTF/DCTERMS.available">2026-08-20</meta:user-defined>
    <meta:user-defined meta:name="DCTERMS.W3CDTF/OVERHEIDop.jaargang">2026</meta:user-defined>
    <meta:user-defined meta:name="OVERHEIDop.publicationIssue">394033</meta:user-defined>
    <meta:user-defined meta:name="OVERHEIDop.GmbID/DC.identifier">gmb-2026-394033</meta:user-defined>
    <meta:user-defined meta:name="OVERHEIDop.versieInformatie"/>
  </office:meta>
</office:document-meta>
</file>