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Kunstexpo i.c.m. najaarskermis Slenaken op 26 en 27 september 2026 bij Hoeve de Hees aan Hees 2 te Slenaken</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Hoeve de Hees aan de Hees 2, 6277 NB in Slenaken</text:span> </text:p>
                  </table:table-cell>
                  <table:table-cell table:style-name="entry" table:number-rows-spanned="1" table:number-columns-spanned="1">
                    <text:p text:style-name="table_al">26/27-09-2026, Kunstexpo i.c.m. najaarskermis Slenaken</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Kunstexpo i.c.m. najaarskermis Slenaken op 26 en 27 september 2026 bij Hoeve de Hees aan Hees 2 te Slenaken</meta:user-defined>
    <meta:user-defined meta:name="DCTERMS.W3CDTF/DCTERMS.available">2026-08-21</meta:user-defined>
    <meta:user-defined meta:name="DCTERMS.W3CDTF/OVERHEIDop.jaargang">2026</meta:user-defined>
    <meta:user-defined meta:name="OVERHEIDop.publicationIssue">394032</meta:user-defined>
    <meta:user-defined meta:name="OVERHEIDop.GmbID/DC.identifier">gmb-2026-394032</meta:user-defined>
    <meta:user-defined meta:name="OVERHEIDop.versieInformatie"/>
  </office:meta>
</office:document-meta>
</file>