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Prins Hendriklaan 27, 1862 EK Bergen (NH), het plaatsen van een carport, verzenddatum 18 augustus 2026 (Z2026-0000522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39403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3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229</meta:user-defined>
    <meta:user-defined meta:name="DCTERMS.abstract">Prins Hendriklaan 27, 1862 EK Bergen (NH), het plaatsen van een carport, verzenddatum 18 augustus 2026 (Z2026-00005229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Prins Hendriklaan 27, 1862 EK Bergen (NH), het plaatsen van een carport, verzenddatum 18 augustus 2026 (Z2026-00005229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31</meta:user-defined>
    <meta:user-defined meta:name="OVERHEIDop.GmbID/DC.identifier">gmb-2026-394031</meta:user-defined>
    <meta:user-defined meta:name="OVERHEIDop.versieInformatie"/>
  </office:meta>
</office:document-meta>
</file>