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H.F. van Riellaan 2, 3571WB Utrecht, GU-Z2026-00646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25</text:p>
            <text:p text:style-name="common-al">Toelichting: het kappen van een boom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625</meta:user-defined>
    <meta:user-defined meta:name="DCTERMS.abstract">Toelichting: het 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kappen van een boom, H.F. van Riellaan 2, 3571WB Utrecht, GU-Z2026-0064625</meta:user-defined>
    <meta:user-defined meta:name="OVERHEIDop.datumEindeReactietermijn">2026-10-13</meta:user-defined>
    <meta:user-defined meta:name="OVERHEIDop.terinzageleggingBG">https://jeleefomgeving.nl/inzien/002220647/2193542b-1a4b-4cf4-9237-c75e246fa3e8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23</meta:user-defined>
    <meta:user-defined meta:name="OVERHEIDop.GmbID/DC.identifier">gmb-2026-394023</meta:user-defined>
    <meta:user-defined meta:name="OVERHEIDop.versieInformatie"/>
  </office:meta>
</office:document-meta>
</file>