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andpad-Driemond 38 Amsterdam , 11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2149</text:p>
            <text:p text:style-name="common-al">DSO nummer: 2026081400287</text:p>
            <text:p text:style-name="common-al">Ontvangstdatum melding: 14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0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149</meta:user-defined>
    <meta:user-defined meta:name="DCTERMS.abstract">261022946 Zandpad-Driemond 32 Amsterdam (ow)</meta:user-defined>
    <dc:language>nl</dc:language>
    <meta:user-defined meta:name="OVERHEIDop.locatietype/OVERHEIDop.gebiedsmarkering">Vlak</meta:user-defined>
    <meta:user-defined meta:name="DC.title">Melding graven bodem - Nabij Zandpad-Driemond 38 Amsterdam , 11 meter richting zuid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22</meta:user-defined>
    <meta:user-defined meta:name="OVERHEIDop.GmbID/DC.identifier">gmb-2026-394022</meta:user-defined>
    <meta:user-defined meta:name="OVERHEIDop.versieInformatie"/>
  </office:meta>
</office:document-meta>
</file>