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leggen van putbehuizingen voor WKO , Archimedeslaan 6, 3584BA Utrecht, GU-Z2026-00646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29</text:p>
            <text:p text:style-name="common-al">Toelichting: het aanleggen van putbehuizingen voor WKO 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29</meta:user-defined>
    <meta:user-defined meta:name="DCTERMS.abstract">Toelichting: het aanleggen van putbehuizingen voor WKO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aanleggen van putbehuizingen voor WKO , Archimedeslaan 6, 3584BA Utrecht, GU-Z2026-0064629</meta:user-defined>
    <meta:user-defined meta:name="OVERHEIDop.datumEindeReactietermijn">2026-10-13</meta:user-defined>
    <meta:user-defined meta:name="OVERHEIDop.terinzageleggingBG">https://jeleefomgeving.nl/inzien/002220647/176383e2-4522-45db-b960-05254daeff6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7</meta:user-defined>
    <meta:user-defined meta:name="OVERHEIDop.GmbID/DC.identifier">gmb-2026-394017</meta:user-defined>
    <meta:user-defined meta:name="OVERHEIDop.versieInformatie"/>
  </office:meta>
</office:document-meta>
</file>