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Isoleren van het dak en het aanbrengen van zonnepanelen (rijksmonument), Bernoulliplein 33 a, 9714 BW Groningen, Bernoulliplein 33 b,</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Isoleren van het dak en het aanbrengen van zonnepanelen (rijksmonument) aan Bernoulliplein 33a  te Groningen Bernoulliplein 33b  te Groningen Bernoulliplein 33  te Groningen  , dossiernummer GRN-00039347 </text:p>
            <text:p text:style-name="common-al">De volgende activiteiten zijn aangevraagd: </text:p>
            <text:p text:style-name="common-al">- Bouwactiviteit (omgevingsplan)</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9-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40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347</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aanvraag omgevingsvergunning reguliere procedure, het Isoleren van het dak en het aanbrengen van zonnepanelen (rijksmonument), Bernoulliplein 33 a, 9714 BW Groningen, Bernoulliplein 33 b,</meta:user-defined>
    <meta:user-defined meta:name="OVERHEIDop.datumEindeReactietermijn">2026-09-29</meta:user-defined>
    <meta:user-defined meta:name="OVERHEIDop.terinzageleggingBG">https://groningen.lokalebekendmakingen.nl/case/1:9822:310774</meta:user-defined>
    <meta:user-defined meta:name="DCTERMS.W3CDTF/DCTERMS.available">2026-08-20</meta:user-defined>
    <meta:user-defined meta:name="DCTERMS.W3CDTF/OVERHEIDop.jaargang">2026</meta:user-defined>
    <meta:user-defined meta:name="OVERHEIDop.publicationIssue">394014</meta:user-defined>
    <meta:user-defined meta:name="OVERHEIDop.GmbID/DC.identifier">gmb-2026-394014</meta:user-defined>
    <meta:user-defined meta:name="OVERHEIDop.versieInformatie"/>
  </office:meta>
</office:document-meta>
</file>