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Vredelaan 76, 1251GJ te Laren, ingekomen 17 augustus 2026 (zaaknummer OMG 2026-039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1 boom op de locatie Vredelaan 76, 1251GJ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40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Vredelaan 76, 1251GJ te Laren, ingekomen 17 augustus 2026 (zaaknummer OMG 2026-0394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1</meta:user-defined>
    <meta:user-defined meta:name="OVERHEIDop.GmbID/DC.identifier">gmb-2026-394011</meta:user-defined>
    <meta:user-defined meta:name="OVERHEIDop.versieInformatie"/>
  </office:meta>
</office:document-meta>
</file>