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aliseren van een nieuwbouw woning op de locatie Roodhartlaan 67, 3755RA te Eemnes, ingekomen 17 augustus 2026 (zaaknummer OMG 2026-0393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mnes heeft een aanvraag voor een omgevingsvergunning ontvangen. De aanvraag is voor het realiseren van een nieuwbouw woning op de locatie Roodhartlaan 67, 3755RA te Eemnes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 </text:p>
            <text:p text:style-name="common-al">
            <text:span text:style-name="nadrukvet">Heeft u vragen over de aanvraag?</text:span>
          </text:p>
            <text:p text:style-name="last-al">Als een besluit wordt genomen, publiceert de gemeente een nieuw bericht. Vanaf dat moment kunt u de documenten met informatie over de vergunning bekijken en hierop reageren. U kunt nu nog niet reageren.
U kunt wel alvast de aanvraag bekijken en hierover vragen stellen. Hiervoor kunt u contact opnemen met de gemeente. Dit kan via het telefoonnummer 14 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nes</text:p>
            </table:table-cell>
            <table:table-cell office:value-type="string" table:style-name="header.C">
              <text:p text:style-name="headerright"><text:span text:style-name="nr">Nr. 39401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1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1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ne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nes</meta:user-defined>
    <meta:user-defined meta:name="OVERHEID.Gemeente/OVERHEID.authority">Eemne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ergunning voor het realiseren van een nieuwbouw woning op de locatie Roodhartlaan 67, 3755RA te Eemnes, ingekomen 17 augustus 2026 (zaaknummer OMG 2026-0393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010</meta:user-defined>
    <meta:user-defined meta:name="OVERHEIDop.GmbID/DC.identifier">gmb-2026-394010</meta:user-defined>
    <meta:user-defined meta:name="OVERHEIDop.versieInformatie"/>
  </office:meta>
</office:document-meta>
</file>