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doen van aanpassingen aan de gevel op de locatie Brink 4 b, 1251KV te Laren, ingekomen 17 augustus 2026 (zaaknummer OMG 2026-039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doen van aanpassingen aan de gevel op de locatie Brink 4 b, 1251KV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940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doen van aanpassingen aan de gevel op de locatie Brink 4 b, 1251KV te Laren, ingekomen 17 augustus 2026 (zaaknummer OMG 2026-0392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09</meta:user-defined>
    <meta:user-defined meta:name="OVERHEIDop.GmbID/DC.identifier">gmb-2026-394009</meta:user-defined>
    <meta:user-defined meta:name="OVERHEIDop.versieInformatie"/>
  </office:meta>
</office:document-meta>
</file>