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het Proclamatie weekend Carnaval Eys op 21 november 2026 aan bij de gymzaal van Basisschool Klavertje Vier te Ey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EVENEMENT</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Aanvraag evenementenvergun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
                        <text:span text:style-name="nadrukvet">Gymzaal Basisschool Klavertje Vier</text:span>
                      </text:span> </text:p>
                  </table:table-cell>
                  <table:table-cell table:style-name="entry" table:number-rows-spanned="1" table:number-columns-spanned="1">
                    <text:p text:style-name="table_al">21-11-2026, Proclamatie weekend Carnaval Eys</text:p>
                  </table:table-cell>
                  <table:table-cell table:style-name="entry" table:number-rows-spanned="1" table:number-columns-spanned="1">
                    <text:p text:style-name="table_al">13-08-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400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0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0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Aanvraag vergunning voor het Proclamatie weekend Carnaval Eys op 21 november 2026 aan bij de gymzaal van Basisschool Klavertje Vier te Eys</meta:user-defined>
    <meta:user-defined meta:name="DCTERMS.W3CDTF/DCTERMS.available">2026-08-21</meta:user-defined>
    <meta:user-defined meta:name="DCTERMS.W3CDTF/OVERHEIDop.jaargang">2026</meta:user-defined>
    <meta:user-defined meta:name="OVERHEIDop.publicationIssue">394008</meta:user-defined>
    <meta:user-defined meta:name="OVERHEIDop.GmbID/DC.identifier">gmb-2026-394008</meta:user-defined>
    <meta:user-defined meta:name="OVERHEIDop.versieInformatie"/>
  </office:meta>
</office:document-meta>
</file>