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nieuwbouw woning met kelder en garage op de locatie Meentweg 8 a, 1261XT te Blaricum, ingekomen 17 augustus 2026 (zaaknummer OMG 2026-039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laricum heeft een aanvraag voor een omgevingsvergunning ontvangen. De aanvraag is voor het realiseren van een nieuwbouw woning met kelder en garage op de locatie Meentweg 8 a, 1261XT te Blaricum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aricum</text:p>
            </table:table-cell>
            <table:table-cell office:value-type="string" table:style-name="header.C">
              <text:p text:style-name="headerright"><text:span text:style-name="nr">Nr. 3940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a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aricum</meta:user-defined>
    <meta:user-defined meta:name="OVERHEID.Gemeente/OVERHEID.authority">Bla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realiseren van een nieuwbouw woning met kelder en garage op de locatie Meentweg 8 a, 1261XT te Blaricum, ingekomen 17 augustus 2026 (zaaknummer OMG 2026-0391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7</meta:user-defined>
    <meta:user-defined meta:name="OVERHEIDop.GmbID/DC.identifier">gmb-2026-394007</meta:user-defined>
    <meta:user-defined meta:name="OVERHEIDop.versieInformatie"/>
  </office:meta>
</office:document-meta>
</file>