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breiden en deels vervangen van een bijgebouw op de locatie Achterom 9, 1261EE te Blaricum, ingekomen 17 augustus 2026 (zaaknummer OMG 2026-039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uitbreiden en deels vervangen van een bijgebouw op de locatie Achterom 9, 1261EE te Blaricum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3940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uitbreiden en deels vervangen van een bijgebouw op de locatie Achterom 9, 1261EE te Blaricum, ingekomen 17 augustus 2026 (zaaknummer OMG 2026-0390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06</meta:user-defined>
    <meta:user-defined meta:name="OVERHEIDop.GmbID/DC.identifier">gmb-2026-394006</meta:user-defined>
    <meta:user-defined meta:name="OVERHEIDop.versieInformatie"/>
  </office:meta>
</office:document-meta>
</file>