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llen van 1 boom op de locatie Ruiterweg 14 c, 1251ZZ te Laren, ingekomen 14 augustus 2026 (zaaknummer OMG 2026-038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aren heeft een aanvraag voor een omgevingsvergunning ontvangen. De aanvraag is voor het vellen van 1 boom op de locatie Ruiterweg 14 c, 1251ZZ te Lare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ren</text:p>
            </table:table-cell>
            <table:table-cell office:value-type="string" table:style-name="header.C">
              <text:p text:style-name="headerright"><text:span text:style-name="nr">Nr. 39400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ren</meta:user-defined>
    <meta:user-defined meta:name="OVERHEID.Gemeente/OVERHEID.authority">La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vellen van 1 boom op de locatie Ruiterweg 14 c, 1251ZZ te Laren, ingekomen 14 augustus 2026 (zaaknummer OMG 2026-0389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05</meta:user-defined>
    <meta:user-defined meta:name="OVERHEIDop.GmbID/DC.identifier">gmb-2026-394005</meta:user-defined>
    <meta:user-defined meta:name="OVERHEIDop.versieInformatie"/>
  </office:meta>
</office:document-meta>
</file>