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esdoorn zaailing op de locatie Paviljoensweg 16, 1251AS te Laren, ingekomen 13 augustus 2026 (zaaknummer OMG 2026-038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kappen van een esdoorn zaailing op de locatie Paviljoensweg 16, 1251AS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40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kappen van een esdoorn zaailing op de locatie Paviljoensweg 16, 1251AS te Laren, ingekomen 13 augustus 2026 (zaaknummer OMG 2026-0388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4</meta:user-defined>
    <meta:user-defined meta:name="OVERHEIDop.GmbID/DC.identifier">gmb-2026-394004</meta:user-defined>
    <meta:user-defined meta:name="OVERHEIDop.versieInformatie"/>
  </office:meta>
</office:document-meta>
</file>