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en splitsen van een woning (huisnummers 1a en 3) op de locatie Jagersweg 1 a, 1251ZP te Laren, ingekomen 13 augustus 2026 (zaaknummer OMG 2026-038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verbouwen en splitsen van een woning (huisnummers 1a en 3) op de locatie Jagersweg 1 a, 1251ZP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940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ergunning voor het verbouwen en splitsen van een woning (huisnummers 1a en 3) op de locatie Jagersweg 1 a, 1251ZP te Laren, ingekomen 13 augustus 2026 (zaaknummer OMG 2026-0387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02</meta:user-defined>
    <meta:user-defined meta:name="OVERHEIDop.GmbID/DC.identifier">gmb-2026-394002</meta:user-defined>
    <meta:user-defined meta:name="OVERHEIDop.versieInformatie"/>
  </office:meta>
</office:document-meta>
</file>