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Missouriweg 9 3199LB Maasvlakt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6-06-2026</text:span> een aanvraag voor een omgevingsvergunning, met kenmerk <text:span text:style-name="nadrukvet">Z2026-008828</text:span>/<text:span text:style-name="nadrukvet">2026062601600</text:span>, heeft ontvangen voor de Bouwactiviteit (omgevingsplan), Bouwactiviteit (technisch). <text:span text:style-name="nadrukcur">(Grondslag: Omgevingswet, artikel 5.1)</text:span></text:p>
            <text:p text:style-name="common-al">De aanvraag betreft het aanleggen van een converterstation, ten behoeve van walstroom, op de ECT (Dedicated Delta North) Terminal in de Rotterdamse haven op de locatie Missouriweg 9 3199LB Maasvlak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00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828</meta:user-defined>
    <meta:user-defined meta:name="DCTERMS.abstract">Aanleggen van een converterstation, ten behoeve van walstroom, op de ECT (Dedicated Delta North) Terminal in de Rotterdamse haven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Missouriweg 9 3199LB Maasvlakte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01</meta:user-defined>
    <meta:user-defined meta:name="OVERHEIDop.GmbID/DC.identifier">gmb-2026-394001</meta:user-defined>
    <meta:user-defined meta:name="OVERHEIDop.versieInformatie"/>
  </office:meta>
</office:document-meta>
</file>