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plaatsen van de inrit en het plaatsen van een toegangspoort op de locatie Capittenweg 2, 1261JM te Blaricum, ingekomen 13 augustus 2026 (zaaknummer OMG 2026-0385)</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aanvraag voor een omgevingsvergunning ontvangen. De aanvraag is voor het verplaatsen van de inrit en het plaatsen van een toegangspoort op de locatie Capittenweg 2, 1261JM te Blaricum.</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940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plaatsen van de inrit en het plaatsen van een toegangspoort op de locatie Capittenweg 2, 1261JM te Blaricum, ingekomen 13 augustus 2026 (zaaknummer OMG 2026-0385)</meta:user-defined>
    <meta:user-defined meta:name="DCTERMS.W3CDTF/DCTERMS.available">2026-08-20</meta:user-defined>
    <meta:user-defined meta:name="DCTERMS.W3CDTF/OVERHEIDop.jaargang">2026</meta:user-defined>
    <meta:user-defined meta:name="OVERHEIDop.publicationIssue">394000</meta:user-defined>
    <meta:user-defined meta:name="OVERHEIDop.GmbID/DC.identifier">gmb-2026-394000</meta:user-defined>
    <meta:user-defined meta:name="OVERHEIDop.versieInformatie"/>
  </office:meta>
</office:document-meta>
</file>