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rvangen van de dakkapel achterzijde woning op de locatie Ruwbeemd 11, 3755WD te Eemnes, ingekomen 12 augustus 2026 (zaaknummer OMG 2026-0384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Eemnes heeft een aanvraag voor een omgevingsvergunning ontvangen. De aanvraag is voor het vervangen van de dakkapel achterzijde woning op de locatie Ruwbeemd 11, 3755WD te Eemnes.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 </text:p>
            <text:p text:style-name="common-al">
            <text:span text:style-name="nadrukvet">Heeft u vragen over de aanvraag?</text:span>
          </text:p>
            <text:p text:style-name="last-al">Als een besluit wordt genomen, publiceert de gemeente een nieuw bericht. Vanaf dat moment kunt u de documenten met informatie over de vergunning bekijken en hierop reageren. U kunt nu nog niet reageren.
U kunt wel alvast de aanvraag bekijken en hierover vragen stellen. Hiervoor kunt u contact opnemen met de gemeente. Dit kan via het telefoonnummer 14 035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emnes</text:p>
            </table:table-cell>
            <table:table-cell office:value-type="string" table:style-name="header.C">
              <text:p text:style-name="headerright"><text:span text:style-name="nr">Nr. 393999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9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999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emnes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emnes</meta:user-defined>
    <meta:user-defined meta:name="OVERHEID.Gemeente/OVERHEID.authority">Eemnes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Aanvraag vergunning voor het vervangen van de dakkapel achterzijde woning op de locatie Ruwbeemd 11, 3755WD te Eemnes, ingekomen 12 augustus 2026 (zaaknummer OMG 2026-0384)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999</meta:user-defined>
    <meta:user-defined meta:name="OVERHEIDop.GmbID/DC.identifier">gmb-2026-393999</meta:user-defined>
    <meta:user-defined meta:name="OVERHEIDop.versieInformatie"/>
  </office:meta>
</office:document-meta>
</file>