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zwembad op de locatie Grintbank 20, 1251EE te Laren, ingekomen 12 augustus 2026 (zaaknummer OMG 2026-038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plaatsen van een zwembad op de locatie Grintbank 20, 1251EE te Lar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39399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9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9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plaatsen van een zwembad op de locatie Grintbank 20, 1251EE te Laren, ingekomen 12 augustus 2026 (zaaknummer OMG 2026-0383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98</meta:user-defined>
    <meta:user-defined meta:name="OVERHEIDop.GmbID/DC.identifier">gmb-2026-393998</meta:user-defined>
    <meta:user-defined meta:name="OVERHEIDop.versieInformatie"/>
  </office:meta>
</office:document-meta>
</file>