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legaliseren van een tuinkamer op de locatie Eemweg 86, 3755LD te Eemnes, ingekomen 11 augustus 2026 (zaaknummer OMG 2026-038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nes heeft een aanvraag voor een omgevingsvergunning ontvangen. De aanvraag is voor het legaliseren van een tuinkamer op de locatie Eemweg 86, 3755LD te Eemnes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nes</text:p>
            </table:table-cell>
            <table:table-cell office:value-type="string" table:style-name="header.C">
              <text:p text:style-name="headerright"><text:span text:style-name="nr">Nr. 39399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ne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nes</meta:user-defined>
    <meta:user-defined meta:name="OVERHEID.Gemeente/OVERHEID.authority">Eemn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legaliseren van een tuinkamer op de locatie Eemweg 86, 3755LD te Eemnes, ingekomen 11 augustus 2026 (zaaknummer OMG 2026-0382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97</meta:user-defined>
    <meta:user-defined meta:name="OVERHEIDop.GmbID/DC.identifier">gmb-2026-393997</meta:user-defined>
    <meta:user-defined meta:name="OVERHEIDop.versieInformatie"/>
  </office:meta>
</office:document-meta>
</file>