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llen van 1 boom (herplantplicht) op de locatie Molenveenweg 7, 1261TG te Blaricum (zaaknummer OMG 2026-0343)</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omgevingsvergunning verleend. Dit besluit is verzonden op 17 augustus 2026. De gemeente geeft hiermee toestemming voor het vellen van 1 boom (herplantplicht) op de locatie Molenveenweg 7, 1261TG te Blaricum.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939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llen van 1 boom (herplantplicht) op de locatie Molenveenweg 7, 1261TG te Blaricum (zaaknummer OMG 2026-0343)</meta:user-defined>
    <meta:user-defined meta:name="DCTERMS.W3CDTF/DCTERMS.available">2026-08-20</meta:user-defined>
    <meta:user-defined meta:name="DCTERMS.W3CDTF/OVERHEIDop.jaargang">2026</meta:user-defined>
    <meta:user-defined meta:name="OVERHEIDop.publicationIssue">393993</meta:user-defined>
    <meta:user-defined meta:name="OVERHEIDop.GmbID/DC.identifier">gmb-2026-393993</meta:user-defined>
    <meta:user-defined meta:name="OVERHEIDop.versieInformatie"/>
  </office:meta>
</office:document-meta>
</file>