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aanleggen van een inrit t.b.v. parkeren in de voortuin, Tweede Oosterparklaan 161, 3544AP Utrecht, GU-Z2026-00560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weede Oosterparklaan 161, 3544AP Utrecht</text:p>
            <text:p text:style-name="common-al">GU-Z2026-0056074</text:p>
            <text:p text:style-name="common-al">Toelichting: het aanleggen van een inrit t.b.v. parkeren in de voortuin</text:p>
            <text:p text:style-name="common-al">Datum besluit: 18 augustus 2026</text:p>
            <text:p text:style-name="common-al">Einddatum bezwaartermijn: 29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9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074</meta:user-defined>
    <meta:user-defined meta:name="DCTERMS.abstract">Toelichting: het aanleggen van een inrit t.b.v. parkeren in de voortuin</meta:user-defined>
    <dc:language>nl</dc:language>
    <meta:user-defined meta:name="OVERHEIDop.locatietype/OVERHEIDop.gebiedsmarkering">Vlak</meta:user-defined>
    <meta:user-defined meta:name="DC.title">Aanvraag omgevingsvergunning buiten behandeling gelaten, het aanleggen van een inrit t.b.v. parkeren in de voortuin, Tweede Oosterparklaan 161, 3544AP Utrecht, GU-Z2026-005607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91</meta:user-defined>
    <meta:user-defined meta:name="OVERHEIDop.GmbID/DC.identifier">gmb-2026-393991</meta:user-defined>
    <meta:user-defined meta:name="OVERHEIDop.versieInformatie"/>
  </office:meta>
</office:document-meta>
</file>