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en wijzigen van een dakkapel op de locatie De Leemkuil 17, 1251AR te Laren (zaaknummer OMG 2026-0328)</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13 augustus 2026. De gemeente geeft hiermee toestemming voor het vervangen en wijzigen van een dakkapel op de locatie De Leemkuil 17, 1251AR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939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vangen en wijzigen van een dakkapel op de locatie De Leemkuil 17, 1251AR te Laren (zaaknummer OMG 2026-0328)</meta:user-defined>
    <meta:user-defined meta:name="DCTERMS.W3CDTF/DCTERMS.available">2026-08-20</meta:user-defined>
    <meta:user-defined meta:name="DCTERMS.W3CDTF/OVERHEIDop.jaargang">2026</meta:user-defined>
    <meta:user-defined meta:name="OVERHEIDop.publicationIssue">393990</meta:user-defined>
    <meta:user-defined meta:name="OVERHEIDop.GmbID/DC.identifier">gmb-2026-393990</meta:user-defined>
    <meta:user-defined meta:name="OVERHEIDop.versieInformatie"/>
  </office:meta>
</office:document-meta>
</file>