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wateropslagtank op de locatie Bramenberg 2, 3755BX te Eemnes (zaaknummer OMG 2026-0326)</text:p>
      <text:section text:name="zakelijke-mededeling_id1-3-2" text:style-name="zakelijke-mededeling">
        <text:section text:name="zakelijke-mededeling-tekst_id1-3-2-1" text:style-name="zakelijke-mededeling-tekst">
          <text:section text:name="tekst_id1-3-2-1-1" text:style-name="tekst">
            <text:p text:style-name="common-al">De gemeente Eemnes heeft een omgevingsvergunning verleend. Dit besluit is verzonden op 14 augustus 2026. De gemeente geeft hiermee toestemming voor het plaatsen van een wateropslagtank op de locatie Bramenberg 2, 3755BX te Eemnes.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eemnes.nl/bezwaar-maken-besluit-gemeente" xlink:type="simple">www.eemnes.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939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nes</meta:user-defined>
    <meta:user-defined meta:name="OVERHEIDop.Rubriek/DC.type">omgevingsvergunn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wateropslagtank op de locatie Bramenberg 2, 3755BX te Eemnes (zaaknummer OMG 2026-0326)</meta:user-defined>
    <meta:user-defined meta:name="DCTERMS.W3CDTF/DCTERMS.available">2026-08-20</meta:user-defined>
    <meta:user-defined meta:name="DCTERMS.W3CDTF/OVERHEIDop.jaargang">2026</meta:user-defined>
    <meta:user-defined meta:name="OVERHEIDop.publicationIssue">393988</meta:user-defined>
    <meta:user-defined meta:name="OVERHEIDop.GmbID/DC.identifier">gmb-2026-393988</meta:user-defined>
    <meta:user-defined meta:name="OVERHEIDop.versieInformatie"/>
  </office:meta>
</office:document-meta>
</file>