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plaatsen van zonnepanelen aan de zuidwest zijde op het dak op de locatie Eemnesserweg 29, 1251NA te Laren (zaaknummer OMG 2026-0296)</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aanvraag voor een omgevingsvergunning ontvangen. De gemeente laat de aanvraag buiten behandeling. De gemeente geeft hiermee geen toestemming voor het plaatsen van zonnepanelen aan de zuidwest zijde op het dak op de locatie Eemnesserweg 29, 1251NA te Laren.
</text:p>
            <text:p text:style-name="common-al">
            <text:span text:style-name="nadrukvet">Waarom publiceert de gemeente dit bericht? </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de vergunning bekijken.</text:p>
            <text:p text:style-name="last-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9398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plaatsen van zonnepanelen aan de zuidwest zijde op het dak op de locatie Eemnesserweg 29, 1251NA te Laren (zaaknummer OMG 2026-0296)</meta:user-defined>
    <meta:user-defined meta:name="DCTERMS.W3CDTF/DCTERMS.available">2026-08-20</meta:user-defined>
    <meta:user-defined meta:name="DCTERMS.W3CDTF/OVERHEIDop.jaargang">2026</meta:user-defined>
    <meta:user-defined meta:name="OVERHEIDop.publicationIssue">393986</meta:user-defined>
    <meta:user-defined meta:name="OVERHEIDop.GmbID/DC.identifier">gmb-2026-393986</meta:user-defined>
    <meta:user-defined meta:name="OVERHEIDop.versieInformatie"/>
  </office:meta>
</office:document-meta>
</file>