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ouwen naar het dak van de parkeerkelder naar parkeerplaats, Janssoniuslaan 45, 3528AH Utrecht, GU-Z2026-00646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11</text:p>
            <text:p text:style-name="common-al">Toelichting: het verbouwen naar het dak van de parkeerkelder naar parkeerplaats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39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611</meta:user-defined>
    <meta:user-defined meta:name="DCTERMS.abstract">Toelichting: het verbouwen naar het dak van de parkeerkelder naar parkeerplaa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verbouwen naar het dak van de parkeerkelder naar parkeerplaats, Janssoniuslaan 45, 3528AH Utrecht, GU-Z2026-0064611</meta:user-defined>
    <meta:user-defined meta:name="OVERHEIDop.datumEindeReactietermijn">2026-10-13</meta:user-defined>
    <meta:user-defined meta:name="OVERHEIDop.terinzageleggingBG">https://jeleefomgeving.nl/inzien/002220647/a81499ad-e05f-4b61-9c61-fc7ba2d6875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79</meta:user-defined>
    <meta:user-defined meta:name="OVERHEIDop.GmbID/DC.identifier">gmb-2026-393979</meta:user-defined>
    <meta:user-defined meta:name="OVERHEIDop.versieInformatie"/>
  </office:meta>
</office:document-meta>
</file>