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intrekken van een vergunning voor een berging op een volkstuin op locatie Opweg, Schoonhoven, SHV00-A-6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-08-2026 een besluit genomen op de intrekking van een omgevingsvergunning met zaaknummer 19311924431 voor het intrekken van een vergunning voor een berging op een volkstuin op locatie Opweg, Schoonhoven, SHV00-A-626. De vergunning is ingetrokken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kan op verzoek digitaal worden toegezonden.</text:p>
            <text:p text:style-name="common-al">Hiervoor kunt u een e-mail sturen naar info@krimpenerwaard.nl onder vermelding van het zaaknummer 19311924431 of bellen naar 14 0182.</text:p>
            <text:p text:style-name="common-al">
            
          </text:p>
            <text:p text:style-name="common-al">U kunt het besluit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last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39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2443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een aanvraag omgevingsvergunning voor het intrekken van een vergunning voor een berging op een volkstuin op locatie Opweg, Schoonhoven, SHV00-A-6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78</meta:user-defined>
    <meta:user-defined meta:name="OVERHEIDop.GmbID/DC.identifier">gmb-2026-393978</meta:user-defined>
    <meta:user-defined meta:name="OVERHEIDop.versieInformatie"/>
  </office:meta>
</office:document-meta>
</file>