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ig verbouwen en verduurzamen van het pand, plaatsen balkon en dakkapel, verbouw van bedrijfsruimte voor financiële dienstverlening en het splitsen van de  bovenwoning in twee appartementen op de locatie Schoutenbosje 6, 1251LE te Laren (zaaknummer OMG 2026-0036)</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3 augustus 2026. De gemeente geeft hiermee toestemming voor het uitvoerig verbouwen en verduurzamen van het pand, plaatsen balkon en dakkapel, verbouw van bedrijfsruimte voor financiële dienstverlening en het splitsen van de  bovenwoning in twee appartementen op de locatie Schoutenbosje 6, 1251LE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uitvoerig verbouwen en verduurzamen van het pand, plaatsen balkon en dakkapel, verbouw van bedrijfsruimte voor financiële dienstverlening en het splitsen van de  bovenwoning in twee appartementen op de locatie Schoutenbosje 6, 1251LE te Laren (zaaknummer OMG 2026-0036)</meta:user-defined>
    <meta:user-defined meta:name="DCTERMS.W3CDTF/DCTERMS.available">2026-08-20</meta:user-defined>
    <meta:user-defined meta:name="DCTERMS.W3CDTF/OVERHEIDop.jaargang">2026</meta:user-defined>
    <meta:user-defined meta:name="OVERHEIDop.publicationIssue">393976</meta:user-defined>
    <meta:user-defined meta:name="OVERHEIDop.GmbID/DC.identifier">gmb-2026-393976</meta:user-defined>
    <meta:user-defined meta:name="OVERHEIDop.versieInformatie"/>
  </office:meta>
</office:document-meta>
</file>