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Maatje Harings Jobsweg 2, 4307NL Oosterland    - het wijzigen van een kas, verhogen goot en nok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wijzigen van een kas, verhogen goot en nokZaaknummer: 1727053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9397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7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7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7109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Maatje Harings Jobsweg 2, 4307NL Oosterland    - het wijzigen van een kas, verhogen goot en nokAanvraa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75</meta:user-defined>
    <meta:user-defined meta:name="OVERHEIDop.GmbID/DC.identifier">gmb-2026-393975</meta:user-defined>
    <meta:user-defined meta:name="OVERHEIDop.versieInformatie"/>
  </office:meta>
</office:document-meta>
</file>