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verlengen van de instandhoudingstermijn van een tijdelijke gymzaal (ISU), Van Deventerlaan 1, 3528AG Utrecht, GU-Z2026-00549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venterlaan 1, 3528AG Utrecht</text:p>
            <text:p text:style-name="common-al">GU-Z2026-0054913</text:p>
            <text:p text:style-name="common-al">Toelichting: het verlengen van de instandhoudingstermijn van een tijdelijke gymzaal (ISU)</text:p>
            <text:p text:style-name="common-al">Datum besluit: 18 augustus 2026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97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54913</meta:user-defined>
    <meta:user-defined meta:name="DCTERMS.abstract">Toelichting: het verlengen van de instandhoudingstermijn van een tijdelijke gymzaal (ISU)</meta:user-defined>
    <dc:language>nl</dc:language>
    <meta:user-defined meta:name="OVERHEIDop.locatietype/OVERHEIDop.gebiedsmarkering">Vlak</meta:user-defined>
    <meta:user-defined meta:name="DC.title">Aanvraag omgevingsvergunning vergunningsvrij, het verlengen van de instandhoudingstermijn van een tijdelijke gymzaal (ISU), Van Deventerlaan 1, 3528AG Utrecht, GU-Z2026-0054913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74</meta:user-defined>
    <meta:user-defined meta:name="OVERHEIDop.GmbID/DC.identifier">gmb-2026-393974</meta:user-defined>
    <meta:user-defined meta:name="OVERHEIDop.versieInformatie"/>
  </office:meta>
</office:document-meta>
</file>