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Bennebroekerweg 64 Rijsenhout , 11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1873</text:p>
            <text:p text:style-name="common-al">DSO nummer: 2026081300146</text:p>
            <text:p text:style-name="common-al">Ontvangstdatum melding: 13-08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39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873</meta:user-defined>
    <meta:user-defined meta:name="DCTERMS.abstract">261005567, Bennebroekerweg 47-49, 53-57, Rijsenhout, O.W.</meta:user-defined>
    <dc:language>nl</dc:language>
    <meta:user-defined meta:name="OVERHEIDop.locatietype/OVERHEIDop.gebiedsmarkering">Vlak</meta:user-defined>
    <meta:user-defined meta:name="DC.title">Melding graven bodem - Nabij Bennebroekerweg 64 Rijsenhout , 11 meter richting zuidwes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73</meta:user-defined>
    <meta:user-defined meta:name="OVERHEIDop.GmbID/DC.identifier">gmb-2026-393973</meta:user-defined>
    <meta:user-defined meta:name="OVERHEIDop.versieInformatie"/>
  </office:meta>
</office:document-meta>
</file>