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Nederherenweg 1, 4524 JS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buitenplanse omgevingsplanactiviteit Nederherenweg 1  te Slui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maken van drie logieverblijven in de rijksmonumentale kerktoren en het uitvoeren van enkele wijzigingen aan het gebouwop het adres Nederherenweg 1 te Sluis (CLZ-00014320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39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20</meta:user-defined>
    <dc:language>nl</dc:language>
    <meta:user-defined meta:name="OVERHEIDop.locatietype/OVERHEIDop.gebiedsmarkering">Punt</meta:user-defined>
    <meta:user-defined meta:name="DC.title">Aanvraag omgevingsvergunning Nederherenweg 1, 4524 JS 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68</meta:user-defined>
    <meta:user-defined meta:name="OVERHEIDop.GmbID/DC.identifier">gmb-2026-393968</meta:user-defined>
    <meta:user-defined meta:name="OVERHEIDop.versieInformatie"/>
  </office:meta>
</office:document-meta>
</file>